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Segoe UI Semibold" svg:font-family="'Segoe UI Semibold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6pt" fo:font-weight="bold" officeooo:rsid="000725d8" officeooo:paragraph-rsid="000725d8" style:font-size-asian="14pt" style:font-weight-asian="bold" style:font-size-complex="16pt" style:font-weight-complex="bold"/>
    </style:style>
    <style:style style:name="P2" style:family="paragraph" style:parent-style-name="Standard">
      <style:paragraph-properties fo:text-align="start" style:justify-single-word="false"/>
      <style:text-properties fo:font-size="14pt" fo:font-weight="normal" officeooo:rsid="000725d8" officeooo:paragraph-rsid="000725d8" style:font-size-asian="12.25pt" style:font-weight-asian="normal" style:font-size-complex="14pt" style:font-weight-complex="normal"/>
    </style:style>
    <style:style style:name="P3" style:family="paragraph" style:parent-style-name="Standard">
      <style:paragraph-properties fo:text-align="center" style:justify-single-word="false"/>
      <style:text-properties fo:font-size="14pt" fo:font-weight="normal" officeooo:rsid="000725d8" officeooo:paragraph-rsid="000725d8" style:font-size-asian="12.25pt" style:font-weight-asian="normal" style:font-size-complex="14pt" style:font-weight-complex="normal"/>
    </style:style>
    <style:style style:name="P4" style:family="paragraph" style:parent-style-name="Standard">
      <style:paragraph-properties fo:text-align="start" style:justify-single-word="false"/>
      <style:text-properties style:font-name="Segoe UI Semibold" fo:font-size="14pt" fo:font-weight="normal" officeooo:rsid="000725d8" officeooo:paragraph-rsid="000725d8" style:font-size-asian="12.25pt" style:font-weight-asian="normal" style:font-size-complex="14pt" style:font-weight-complex="normal"/>
    </style:style>
    <style:style style:name="P5" style:family="paragraph" style:parent-style-name="Standard">
      <style:paragraph-properties fo:text-align="start" style:justify-single-word="false"/>
      <style:text-properties style:font-name="Segoe UI Semibold" fo:font-size="14pt" fo:font-weight="normal" officeooo:rsid="0007a5ea" officeooo:paragraph-rsid="0007a5ea" style:font-size-asian="12.25pt" style:font-weight-asian="normal" style:font-size-complex="14pt" style:font-weight-complex="normal"/>
    </style:style>
    <style:style style:name="P6" style:family="paragraph" style:parent-style-name="Standard">
      <style:paragraph-properties fo:text-align="center" style:justify-single-word="false"/>
      <style:text-properties fo:font-size="18pt" fo:font-weight="bold" officeooo:rsid="000725d8" officeooo:paragraph-rsid="000725d8" style:font-size-asian="18pt" style:font-weight-asian="bold" style:font-size-complex="18pt" style:font-weight-complex="bold"/>
    </style:style>
    <style:style style:name="T1" style:family="text">
      <style:text-properties officeooo:rsid="0007351d"/>
    </style:style>
    <style:style style:name="T2" style:family="text">
      <style:text-properties officeooo:rsid="0007a5e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FINANCIAL SERVICE REQUEST FORM</text:p>
      <text:p text:style-name="P1"/>
      <text:p text:style-name="P1"/>
      <text:p text:style-name="P2"/>
      <text:p text:style-name="P2"/>
      <text:p text:style-name="P2">NAME:<text:tab/>___________________________________________</text:p>
      <text:p text:style-name="P2"/>
      <text:p text:style-name="P2">SPOUSE: <text:s text:c="3"/>___________________________________________</text:p>
      <text:p text:style-name="P2"/>
      <text:p text:style-name="P2">ADDRESS: <text:s text:c="2"/>_________________________________________________________</text:p>
      <text:p text:style-name="P2"/>
      <text:p text:style-name="P2"><text:tab/><text:tab/>__________________________________________________________</text:p>
      <text:p text:style-name="P2"/>
      <text:p text:style-name="P2"><text:tab/><text:tab/>__________________________________________________________</text:p>
      <text:p text:style-name="P2"/>
      <text:p text:style-name="P2"/>
      <text:p text:style-name="P2">CONTACT NUMBER:<text:tab/>________________________________________________</text:p>
      <text:p text:style-name="P2"/>
      <text:p text:style-name="P2"/>
      <text:p text:style-name="P2">AGE: ______<text:tab/><text:tab/><text:tab/><text:tab/><text:tab/>Age (spouse): <text:s/>_______</text:p>
      <text:p text:style-name="P2"/>
      <text:p text:style-name="P2">SMOKER: _____<text:tab/><text:tab/><text:tab/><text:tab/><text:tab/><text:span text:style-name="T1">SMOKER: _____</text:span><text:tab/><text:tab/><text:tab/><text:tab/></text:p>
      <text:p text:style-name="P2"/>
      <text:p text:style-name="P2"/>
      <text:p text:style-name="P2"/>
      <text:p text:style-name="P2"/>
      <text:p text:style-name="P3">C<text:span text:style-name="T2">heck</text:span> the item below that you would like <text:span text:style-name="T1">additional</text:span> information on:</text:p>
      <text:p text:style-name="P3"/>
      <text:p text:style-name="P3"/>
      <text:p text:style-name="P4">FINAL EXPENSE<text:tab/><text:tab/><text:tab/><text:tab/><text:tab/><text:tab/>RETIREMENT PLANNING</text:p>
      <text:p text:style-name="P4">TERM LIFE<text:tab/><text:tab/><text:tab/><text:tab/><text:tab/><text:tab/><text:tab/>WILL</text:p>
      <text:p text:style-name="P4">ANNUITY<text:tab/><text:tab/><text:tab/><text:tab/><text:tab/><text:tab/><text:tab/>TRUST</text:p>
      <text:p text:style-name="P4">CHILDREN'S COVERAGE<text:tab/><text:tab/><text:tab/><text:tab/>COLLEGE PLANNING</text:p>
      <text:p text:style-name="P4">MORTGAGE PROTECTION<text:tab/><text:tab/><text:tab/><text:tab/><text:span text:style-name="T2">MEDICARE SUPPLEMENT</text:span></text:p>
      <text:p text:style-name="P5">OTHER _____________________________________</text:p>
      <text:p text:style-name="P4"/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Segoe UI Semibold" svg:font-family="'Segoe UI Semibold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4-06T16:33:35.817000000</meta:creation-date>
    <meta:print-date>2016-04-06T16:57:05.945000000</meta:print-date>
    <dc:date>2017-05-17T13:06:38.706000000</dc:date>
    <meta:editing-duration>PT12M19S</meta:editing-duration>
    <meta:editing-cycles>2</meta:editing-cycles>
    <meta:generator>LibreOffice/5.0.2.2$Windows_x86 LibreOffice_project/37b43f919e4de5eeaca9b9755ed688758a8251fe</meta:generator>
    <meta:document-statistic meta:table-count="0" meta:image-count="0" meta:object-count="0" meta:page-count="1" meta:paragraph-count="16" meta:word-count="54" meta:character-count="726" meta:non-whitespace-character-count="643"/>
  </office:meta>
</office:document-meta>
</file>